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48bea5b0a4f72c203f1ec432db4852.png"/>
  <manifest:file-entry manifest:media-type="image/gif" manifest:full-path="Pictures/8779e2711d8bb218a2994d06492a0fba.gif"/>
  <manifest:file-entry manifest:media-type="image/gif" manifest:full-path="Pictures/c793e60f919029aeff02c10d384c025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a748bea5b0a4f72c203f1ec432db4852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help.syces.de/doku.php/wiki/syntax" text:style-name="Internet_20_link" text:visited-style-name="Visited_20_Internet_20_Link">Formatting 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elp.syces.de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8779e2711d8bb218a2994d06492a0fba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8779e2711d8bb218a2994d06492a0fba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8779e2711d8bb218a2994d06492a0fba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8779e2711d8bb218a2994d06492a0fba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8779e2711d8bb218a2994d06492a0fba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c793e60f919029aeff02c10d384c0256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